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全字庫正楷體" svg:font-family="全字庫正楷體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4444in"/>
    </style:style>
    <style:style style:name="T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5" style:parent-style-name="Standard" style:family="paragraph">
      <style:paragraph-properties fo:text-align="end" fo:line-height="0.4444in"/>
    </style:style>
    <style:style style:name="T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" style:parent-style-name="Standard" style:list-style-name="WWNum1" style:family="paragraph">
      <style:paragraph-properties fo:line-height="0.4444in"/>
    </style:style>
    <style:style style:name="T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9" style:parent-style-name="Standard" style:list-style-name="WWNum1" style:family="paragraph">
      <style:paragraph-properties fo:line-height="0.4444in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P11" style:parent-style-name="Standard" style:list-style-name="WWNum1" style:family="paragraph">
      <style:paragraph-properties fo:line-height="0.4444in" fo:margin-left="0.8861in" fo:text-indent="-0.5305in">
        <style:tab-stops/>
      </style:paragraph-properties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-asian="標楷體" fo:font-size="14pt" style:font-size-asian="14pt" style:font-size-complex="14pt"/>
    </style:style>
    <style:style style:name="P18" style:parent-style-name="Standard" style:list-style-name="WWNum1" style:family="paragraph">
      <style:paragraph-properties fo:line-height="0.4444in" fo:margin-left="1.0833in">
        <style:tab-stops>
          <style:tab-stop style:type="left" style:position="1.0833in"/>
        </style:tab-stops>
      </style:paragraph-properties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" style:parent-style-name="Standard" style:family="paragraph">
      <style:paragraph-properties fo:line-height="0.4444in" fo:margin-left="1.0833in">
        <style:tab-stops/>
      </style:paragraph-properties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全字庫正楷體" style:font-name-asian="全字庫正楷體" style:font-name-complex="全字庫正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P46" style:parent-style-name="Standard" style:list-style-name="WWNum1" style:family="paragraph">
      <style:paragraph-properties fo:line-height="0.4444in" fo:margin-left="1.0833in">
        <style:tab-stops>
          <style:tab-stop style:type="left" style:position="1.0833in"/>
        </style:tab-stops>
      </style:paragraph-properties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Standard" style:list-style-name="WWNum1" style:family="paragraph">
      <style:paragraph-properties fo:line-height="0.4444in" fo:margin-left="0.8861in" fo:text-indent="-0.5305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P66" style:parent-style-name="Standard" style:list-style-name="WWNum1" style:family="paragraph">
      <style:paragraph-properties fo:line-height="0.4444in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T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Arial" style:font-name-asian="標楷體" style:font-name-complex="Arial" fo:color="#000000" fo:font-size="14pt" style:font-size-asian="14pt" style:font-size-complex="14pt"/>
    </style:style>
    <style:style style:name="P71" style:parent-style-name="Standard" style:list-style-name="WWNum1" style:family="paragraph">
      <style:paragraph-properties fo:line-height="0.4444in"/>
    </style:style>
    <style:style style:name="T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P81" style:parent-style-name="Standard" style:list-style-name="WWNum1" style:family="paragraph">
      <style:paragraph-properties fo:line-height="0.4444in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5" style:parent-style-name="Standard" style:family="paragraph">
      <style:paragraph-properties fo:line-height="0.4444in" fo:margin-left="0.5in">
        <style:tab-stops/>
      </style:paragraph-properties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P91" style:parent-style-name="Standard" style:family="paragraph">
      <style:paragraph-properties fo:line-height="0.4444in" fo:margin-left="0.5in">
        <style:tab-stops/>
      </style:paragraph-properties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P95" style:parent-style-name="Standard" style:list-style-name="WWNum1" style:family="paragraph">
      <style:paragraph-properties fo:line-height="0.4444in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8" style:parent-style-name="Internetlink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5" style:parent-style-name="Standard" style:list-style-name="WWNum1" style:family="paragraph">
      <style:paragraph-properties fo:line-height="0.4444in" fo:margin-left="0.9847in" fo:text-indent="-0.4923in">
        <style:tab-stops/>
      </style:paragraph-properties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7" style:parent-style-name="Standard" style:list-style-name="WWNum1" style:family="paragraph">
      <style:paragraph-properties fo:line-height="0.4444in" fo:margin-left="0.9847in" fo:text-indent="-0.4923in">
        <style:tab-stops/>
      </style:paragraph-properties>
    </style:style>
    <style:style style:name="T1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9" style:parent-style-name="Standard" style:list-style-name="WWNum1" style:family="paragraph">
      <style:paragraph-properties fo:line-height="0.4444in" fo:margin-left="0.9847in" fo:text-indent="-0.4923in">
        <style:tab-stops/>
      </style:paragraph-properties>
    </style:style>
    <style:style style:name="T1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3" style:parent-style-name="Standard" style:list-style-name="WWNum1" style:family="paragraph">
      <style:paragraph-properties fo:line-height="0.4444in" fo:margin-left="0.9847in" fo:text-indent="-0.4923in">
        <style:tab-stops/>
      </style:paragraph-properties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臺北市立動物園</text:span><text:span text:style-name="T3">116</text:span><text:span text:style-name="T4">年度動物認養保育計畫徵求公告</text:span></text:p>
      <text:p text:style-name="P5"><text:span text:style-name="T6">115/9</text:span></text:p>
      <text:list text:style-name="WWNum1">
        <text:list-item text:start-value="1">
          <text:p text:style-name="P7"><text:span text:style-name="T8">說明：為循本園保育白皮書「成為亞洲野生動物保育研究重鎮及生物多樣性環境教育重鎮」發展願景，並因應當前焦點物種典藏、瀕危物種整合保育、活體動物族群管理及保育教育推廣等需要，擬積極推展國際交流、保育研究、動物福祉、環境永續、及教育行銷等工作，期能契合世界動物園暨水族館協會所倡議的保育、動物福祉、及永續等策略，敬邀各界申請動物認養保育計畫，申請研究內容須符合本園所定之年度焦點物種或核心議題之需求。</text:span></text:p>
        </text:list-item>
        <text:list-item>
          <text:p text:style-name="P9"><text:span text:style-name="T10">焦點物種及核心議題</text:span></text:p>
          <text:list text:continue-numbering="true">
            <text:list-item>
              <text:list>
                <text:list-item>
                  <text:list>
                    <text:list-item>
                      <text:p text:style-name="P11"><text:span text:style-name="T12">焦點物種（以臺北市立動物園既有照養之野生動物，</text:span><text:span text:style-name="T13">具備保育急迫性、</text:span><text:span text:style-name="T14">專業獨特性及參與國際保育整合計畫潛</text:span><text:span text:style-name="T15">力</text:span><text:span text:style-name="T16">之物種</text:span><text:span text:style-name="T17">為優先考量）</text:span></text:p>
                      <text:list text:continue-numbering="true">
                        <text:list-item>
                          <text:p text:style-name="P18"><text:span text:style-name="T19">優先物種</text:span><text:span text:style-name="T20">：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1"><text:span text:style-name="T22">穿山甲</text:span><text:span text:style-name="T23">、瀕危貓科</text:span><text:span text:style-name="T24">(</text:span><text:span text:style-name="T25">石虎</text:span><text:span text:style-name="T26">/</text:span><text:span text:style-name="T27">馬來虎</text:span><text:span text:style-name="T28">/</text:span><text:span text:style-name="T29">雲豹</text:span><text:span text:style-name="T30">)</text:span><text:span text:style-name="T31">、大型草食獸</text:span><text:span text:style-name="T32">(</text:span><text:span text:style-name="T33">㺢㹢</text:span><text:span text:style-name="T34">狓</text:span><text:span text:style-name="T35">/</text:span><text:span text:style-name="T36">象</text:span><text:span text:style-name="T37">/</text:span><text:span text:style-name="T38">蒙古野馬</text:span><text:span text:style-name="T39">/</text:span><text:span text:style-name="T40">斑哥羚羊</text:span><text:span text:style-name="T41">/</text:span><text:span text:style-name="T42">馬來貘等</text:span><text:span text:style-name="T43">)</text:span><text:span text:style-name="T44">、瀕危</text:span><text:span text:style-name="T45">靈長類、水獺。</text:span></text:p>
      <text:list text:style-name="WWNum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46"><text:span text:style-name="T47">其他</text:span><text:span text:style-name="T48">具環境保育指標性且動物園可發展保育計畫之物種</text:span><text:span text:style-name="T49"><text:s/>(</text:span><text:span text:style-name="T50">例如：栗喉蜂虎、猛禽</text:span><text:span text:style-name="T51">、</text:span><text:span text:style-name="T52">瀕危兩棲爬蟲類、瀕危淡水魚類、瀕危無脊椎動物等</text:span><text:span text:style-name="T53">）</text:span><text:span text:style-name="T54">。</text:span></text:p>
                        </text:list-item>
                      </text:list>
                    </text:list-item>
                    <text:list-item>
                      <text:p text:style-name="P55"><text:span text:style-name="T56">核心議題</text:span><text:span text:style-name="T57">(</text:span><text:span text:style-name="T58">以焦點物種為優先</text:span><text:span text:style-name="T59">)</text:span><text:span text:style-name="T60">：專業培訓、國際交流、動物福祉、動物行為、族群管理、保育繁殖</text:span><text:span text:style-name="T61">(</text:span><text:span text:style-name="T62">域外</text:span><text:span text:style-name="T63">)</text:span><text:span text:style-name="T64">、域內保</text:span><text:soft-page-break/><text:span text:style-name="T65">育、保育教育、動物醫療。</text:span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66"><text:span text:style-name="T67">申請辦法：悉依「</text:span><text:span text:style-name="T68">臺北市立動物園動物認養保育計畫作業規定</text:span><text:span text:style-name="T69">」</text:span><text:span text:style-name="T70">辦理。</text:span></text:p>
        </text:list-item>
        <text:list-item>
          <text:p text:style-name="P71"><text:span text:style-name="T72">申請</text:span><text:span text:style-name="T73">時間：自即日起至</text:span><text:span text:style-name="T74">115</text:span><text:span text:style-name="T75">年</text:span><text:span text:style-name="T76">10</text:span><text:span text:style-name="T77">月</text:span><text:span text:style-name="T78">16</text:span><text:span text:style-name="T79">日止</text:span><text:span text:style-name="T80">。（以電子檔提送，逾期本園恕不受理）</text:span></text:p>
        </text:list-item>
        <text:list-item>
          <text:p text:style-name="P81"><text:span text:style-name="T82">承辦人員：動物認養小組</text:span><text:span text:style-name="T83"><text:s/></text:span><text:span text:style-name="T84">王小姐</text:span></text:p>
        </text:list-item>
      </text:list>
      <text:p text:style-name="P85"><text:span text:style-name="T86">Tel</text:span><text:span text:style-name="T87">：</text:span><text:span text:style-name="T88"><text:tab/>(02)2938-2300</text:span><text:span text:style-name="T89">分機</text:span><text:span text:style-name="T90">690</text:span></text:p>
      <text:p text:style-name="P91"><text:span text:style-name="T92">Email</text:span><text:span text:style-name="T93">：</text:span><text:span text:style-name="T94">bs1718@gov.taipei</text:span></text:p>
      <text:list text:style-name="WWNum1" text:continue-numbering="true">
        <text:list-item>
          <text:p text:style-name="P95"><text:span text:style-name="T96">檢附資料如下：請至本園網站</text:span><text:span text:style-name="T97">(</text:span><text:a xlink:href="https://www.zoo.gov.taipei/" office:target-frame-name="_top" xlink:show="replace"><text:span text:style-name="T98">https://www.zoo.gov.taipei</text:span></text:a><text:span text:style-name="T99">)</text:span><text:span text:style-name="T100">進入動物認養專區（加入我們</text:span><text:span text:style-name="T101">/</text:span><text:span text:style-name="T102">動物認養</text:span><text:span text:style-name="T103">/</text:span><text:span text:style-name="T104">公開資訊）下載。</text:span></text:p>
          <text:list text:continue-numbering="true">
            <text:list-item>
              <text:list>
                <text:list-item>
                  <text:list>
                    <text:list-item>
                      <text:p text:style-name="P105"><text:span text:style-name="T106">臺北市立動物園動物認養保育計畫作業規定</text:span></text:p>
                    </text:list-item>
                    <text:list-item>
                      <text:p text:style-name="P107"><text:span text:style-name="T108">臺北市立動物園動物認養保育計畫經費編列標準與原則</text:span></text:p>
                    </text:list-item>
                    <text:list-item>
                      <text:p text:style-name="P109"><text:span text:style-name="T110">臺北市立動物園</text:span><text:span text:style-name="T111">116</text:span><text:span text:style-name="T112">年度動物認養保育計畫書徵件格式</text:span></text:p>
                    </text:list-item>
                    <text:list-item>
                      <text:p text:style-name="P113"><text:span text:style-name="T114">臺北市立動物園</text:span><text:span text:style-name="T115">116</text:span><text:span text:style-name="T116">年度動物認養保育計畫經費概算表徵件格式</text:span></text:p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全字庫正楷體" svg:font-family="全字庫正楷體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字元字元字元字元字元1字元字元字元" style:display-name="字元 字元 字元 字元 字元 字元 字元1 字元 字元 字元" style:family="paragraph" style:parent-style-name="Standard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Marginalia" style:display-name="Marginalia" style:family="paragraph" style:parent-style-name="Standard">
      <style:text-properties fo:hyphenate="false"/>
    </style:style>
    <style:style style:name="註解主旨" style:display-name="註解主旨" style:family="paragraph" style:parent-style-name="Marginalia" style:next-style-name="Marginalia"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>
      <style:text-properties fo:color="#000000"/>
    </style:style>
    <style:style style:name="ListLabel4" style:display-name="ListLabel 4" style:family="text"/>
    <style:style style:name="ListLabel5" style:display-name="ListLabel 5" style:family="text">
      <style:text-properties style:use-window-font-color="true"/>
    </style:style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="Arial" style:font-name-asian="Arial" style:font-name-complex="Arial" fo:color="#000000" fo:font-size="16pt" style:font-size-asian="16pt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fo:color="#000000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style:font-name-asian="標楷體" fo:font-size="14pt" style:font-size-asian="14pt" style:font-size-complex="14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3" style:family="text">
      <style:text-properties fo:color="#000000"/>
    </style:style>
    <style:style style:name="WW_CharLFO2LVL5" style:family="text">
      <style:text-properties style:use-window-font-color="true"/>
    </style:style>
    <text:list-style style:name="WWNum1" style:display-name="WWNum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、" style:num-format="一, 二, 三, ...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text:style-name="WW_CharLFO2LVL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prefix="(" style:num-suffix=")" style:num-format="一, 二, 三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Arial" fo:color="#000000" fo:font-size="16pt" style:font-size-asian="16pt"/>
    </style:style>
    <text:list-style style:name="WWNum2" style:display-name="WWNum2">
      <text:list-level-style-number text:level="1" text:style-name="WW_CharLFO3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.5909in" text:min-label-width="0.3229in" text:list-level-position-and-space-mode="label-alignment">
          <style:list-level-label-alignment text:label-followed-by="listtab" fo:margin-left="0.9138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8LVL1" style:family="text">
      <style:text-properties fo:color="#000000"/>
    </style:style>
    <text:list-style style:name="WWNum7" style:display-name="WWNum7">
      <text:list-level-style-number text:level="1" text:style-name="WW_CharLFO8LVL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立動物園99年度動物認養保育計畫徵求公告</dc:title>
    <meta:initial-creator>曹先紹</meta:initial-creator>
    <dc:creator>Win10</dc:creator>
    <meta:creation-date>2026-09-15T03:51:00Z</meta:creation-date>
    <dc:date>2026-09-15T03:51:00Z</dc: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Company">MC SYSTEM</meta:user-defined>
    <meta:document-statistic meta:page-count="2" meta:paragraph-count="1" meta:word-count="125" meta:character-count="840" meta:row-count="5" meta:non-whitespace-character-count="716"/>
  </office:meta>
</office:document-meta>
</file>